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21e5998811d30904279a2597f1c998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30-khper00w:khkun131f:start"/><text:bookmark-start text:name="__RefHeading___zamestnanec_1"/><text:bookmark-start text:name="zamestnanec"/>Zaměstnanec<text:bookmark-end text:name="__RefHeading___zamestnanec_1"/><text:bookmark-end text:name="zamestnanec"/></text:h>
      <text:p text:style-name="Text_20_body">Na této straně můžeme ke kontaktu přiřadit další zaměstnance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c21e5998811d30904279a2597f1c9986.jpg" xlink:type="simple" xlink:show="embed" xlink:actuate="onLoad"/></draw:frame></text:p>
      <text:p text:style-name="Text_20_body">Na zaměstnance v levé části okna, kterého potřebujeme přidat ke kontaktu, postavíme kurzor a stiskneme tlačítko se šipkou vpravo. Zaměstnanec se zobrazí v seznamu rozdělovníku. (Pokud potřebujeme následně zaměstnance od kontaktu odebrat, provedeme to opačným postupem. V rozdělovníku postavíme kurzor na zaměstnance, kterého chceme odebrat a stiskneme tlačítko se šipkou vlevo.) </text:p>
      <text:p text:style-name="Text_20_body">// Strana: /i2kovw/khper00w/khkun13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19</meta:creation-date>
    <dc:creator>Generated</dc:creator>
    <dc:date>2026-08-15T09::30:19</dc:date>
    <dc:language>en-US</dc:language>
    <meta:editing-cycles>1</meta:editing-cycles>
    <meta:editing-duration>PT0S</meta:editing-duration>
    <dc:title>i2doku-cz:090-crm:030-khper00w:khkun131f:start</dc:title>
  </office:meta>
</office:document-meta>
</file>