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9f3150d5b562a4f24ea02d694fef5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khkun134f:start"/><text:bookmark-start text:name="__RefHeading___rozdelovnik-stav_1"/><text:bookmark-start text:name="rozdelovnik-stav"/>Rozdělovník-stav<text:bookmark-end text:name="__RefHeading___rozdelovnik-stav_1"/><text:bookmark-end text:name="rozdelovnik-stav"/></text:h>
      <text:p text:style-name="Text_20_body">Na této straně můžeme k rozdělovníku přiřadit stav (otevřen nebo vyřízen) ve vztahu ke kontaktu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29f3150d5b562a4f24ea02d694fef50f.jpg" xlink:type="simple" xlink:show="embed" xlink:actuate="onLoad"/></draw:frame></text:p>
      <text:p text:style-name="Text_20_body">Na zaměstnance v otevřeném rozdělovníku v levé části okna, kterého potřebujeme převést do stavu rozdělovník vyřízen, postavíme kurzor a stiskneme tlačítko se šipkou vpravo. (Pokud potřebujeme následně zaměstnance převést zpět do stavu rozdělovník otevřen, ve vyřízeném rozdělovníku v pravé části okna postavíme kurzor na zaměstnance a stiskneme tlačítko se šipkou vlevo.) </text:p>
      <text:p text:style-name="Text_20_body">// Strana: /i2kovw/khper00w/khkun13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06</meta:creation-date>
    <dc:creator>Generated</dc:creator>
    <dc:date>2026-08-15T09::30:06</dc:date>
    <dc:language>en-US</dc:language>
    <meta:editing-cycles>1</meta:editing-cycles>
    <meta:editing-duration>PT0S</meta:editing-duration>
    <dc:title>i2doku-cz:090-crm:030-khper00w:khkun134f:start</dc:title>
  </office:meta>
</office:document-meta>
</file>