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ede5cbaa305c51511ccd18ead122a6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30-khper00w:khper106f:start"/><text:bookmark-start text:name="__RefHeading___hledat_pripojeni_1"/><text:bookmark-start text:name="hledat_pripojeni"/>Hledat připojení<text:bookmark-end text:name="__RefHeading___hledat_pripojeni_1"/><text:bookmark-end text:name="hledat_pripojeni"/></text:h>
      <text:p text:style-name="Text_20_body">Na této straně můžeme vyhledávat připojené externí dokumenty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bede5cbaa305c51511ccd18ead122a67.jpg" xlink:type="simple" xlink:show="embed" xlink:actuate="onLoad"/></draw:frame></text:p>
      <text:p text:style-name="Text_20_body">// Strana: /i2kovw/khper00w/khper106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0:45</meta:creation-date>
    <dc:creator>Generated</dc:creator>
    <dc:date>2026-08-15T09::30:45</dc:date>
    <dc:language>en-US</dc:language>
    <meta:editing-cycles>1</meta:editing-cycles>
    <meta:editing-duration>PT0S</meta:editing-duration>
    <dc:title>i2doku-cz:090-crm:030-khper00w:khper106f:start</dc:title>
  </office:meta>
</office:document-meta>
</file>