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2f9c715b47d046d71b08db6b5284f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per107f:start"/><text:bookmark-start text:name="__RefHeading___ucastnik_1"/><text:bookmark-start text:name="ucastnik"/>Účastník<text:bookmark-end text:name="__RefHeading___ucastnik_1"/><text:bookmark-end text:name="ucastnik"/></text:h>
      <text:p text:style-name="Text_20_body">Na straně Účastník mohou být ke zvolenému kontaktu přiřazeni další zaměstnanci, skupiny zaměstnanců i další kontaktní osob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42f9c715b47d046d71b08db6b5284f83.jpg" xlink:type="simple" xlink:show="embed" xlink:actuate="onLoad"/></draw:frame></text:p>
      <text:p text:style-name="Text_20_body">// Strana: /i2kovw/khper00w/khper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39</meta:creation-date>
    <dc:creator>Generated</dc:creator>
    <dc:date>2026-08-15T09::30:39</dc:date>
    <dc:language>en-US</dc:language>
    <meta:editing-cycles>1</meta:editing-cycles>
    <meta:editing-duration>PT0S</meta:editing-duration>
    <dc:title>i2doku-cz:090-crm:030-khper00w:khper107f:start</dc:title>
  </office:meta>
</office:document-meta>
</file>