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90-crm:030-khper00w:start"/><text:bookmark-start text:name="__RefHeading___zamestnanci-kontakty_1"/><text:bookmark-start text:name="zamestnanci-kontakty"/>Zaměstnanci-kontakty<text:bookmark-end text:name="__RefHeading___zamestnanci-kontakty_1"/><text:bookmark-end text:name="zamestnanci-kontakty"/></text:h>
      <text:p text:style-name="Text_20_body">V tomto programu se evidují kontakty zaměstnanců. </text:p>
      <text:h text:style-name="Heading_20_2" text:outline-level="2"><text:bookmark-start text:name="__RefHeading___kontakty_2"/><text:bookmark-start text:name="kontakty"/>Kontakty<text:bookmark-end text:name="__RefHeading___kontakty_2"/><text:bookmark-end text:name="kontakty"/></text:h>
      <text:p text:style-name="Text_20_body">Správa kontaktů slouží ke evidování kontaktů zaměstnanců. Kontaktům mohou být přiřazeni účastníci, ke každému účastníkovi může být přiřazen stav rozdělení. Každému kontaktu je také možné připojit externí dokumenty (např. v Excelu, Wordu), které mohou být přímo vyhledány. </text:p>
      <text:p text:style-name="Text_20_body">// Strana: /i2kovw/khper00w/_set_1 //</text:p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90-crm:030-khper00w:00_set_1:start" text:style-name="Internet_20_link" text:visited-style-name="Visited_20_Internet_20_Link">Kontakty</text:a></text:p>
        </text:list-item>
        <text:list-item>
          <text:p text:style-name="List_20_1_Content"><text:a xlink:type="simple" xlink:href="https://wiki.data-norms.cz/doku.php?id=i2doku-cz:090-crm:030-khper00w:khkun131f:start" text:style-name="Internet_20_link" text:visited-style-name="Visited_20_Internet_20_Link">Zaměstnanec</text:a></text:p>
        </text:list-item>
        <text:list-item>
          <text:p text:style-name="List_20_1_Content"><text:a xlink:type="simple" xlink:href="https://wiki.data-norms.cz/doku.php?id=i2doku-cz:090-crm:030-khper00w:khkun132f:start" text:style-name="Internet_20_link" text:visited-style-name="Visited_20_Internet_20_Link">Kontaktní osoba</text:a></text:p>
        </text:list-item>
        <text:list-item>
          <text:p text:style-name="List_20_1_Content"><text:a xlink:type="simple" xlink:href="https://wiki.data-norms.cz/doku.php?id=i2doku-cz:090-crm:030-khper00w:khkun133f:start" text:style-name="Internet_20_link" text:visited-style-name="Visited_20_Internet_20_Link">Zaměstnanci-skupiny</text:a></text:p>
        </text:list-item>
        <text:list-item>
          <text:p text:style-name="List_20_1_Content"><text:a xlink:type="simple" xlink:href="https://wiki.data-norms.cz/doku.php?id=i2doku-cz:090-crm:030-khper00w:khkun134f:start" text:style-name="Internet_20_link" text:visited-style-name="Visited_20_Internet_20_Link">Rozdělovník-stav</text:a></text:p>
        </text:list-item>
        <text:list-item>
          <text:p text:style-name="List_20_1_Content"><text:a xlink:type="simple" xlink:href="https://wiki.data-norms.cz/doku.php?id=i2doku-cz:090-crm:030-khper00w:khper101f:start" text:style-name="Internet_20_link" text:visited-style-name="Visited_20_Internet_20_Link">Kontakty</text:a></text:p>
        </text:list-item>
        <text:list-item>
          <text:p text:style-name="List_20_1_Content"><text:a xlink:type="simple" xlink:href="https://wiki.data-norms.cz/doku.php?id=i2doku-cz:090-crm:030-khper00w:khper102f:start" text:style-name="Internet_20_link" text:visited-style-name="Visited_20_Internet_20_Link">Připojení</text:a></text:p>
        </text:list-item>
        <text:list-item>
          <text:p text:style-name="List_20_1_Content"><text:a xlink:type="simple" xlink:href="https://wiki.data-norms.cz/doku.php?id=i2doku-cz:090-crm:030-khper00w:khper103f:start" text:style-name="Internet_20_link" text:visited-style-name="Visited_20_Internet_20_Link">Poznámka</text:a></text:p>
        </text:list-item>
        <text:list-item>
          <text:p text:style-name="List_20_1_Content"><text:a xlink:type="simple" xlink:href="https://wiki.data-norms.cz/doku.php?id=i2doku-cz:090-crm:030-khper00w:khper104f:start" text:style-name="Internet_20_link" text:visited-style-name="Visited_20_Internet_20_Link">Struktura</text:a></text:p>
        </text:list-item>
        <text:list-item>
          <text:p text:style-name="List_20_1_Content"><text:a xlink:type="simple" xlink:href="https://wiki.data-norms.cz/doku.php?id=i2doku-cz:090-crm:030-khper00w:khper106f:start" text:style-name="Internet_20_link" text:visited-style-name="Visited_20_Internet_20_Link">Hledat připojení</text:a></text:p>
        </text:list-item>
        <text:list-item>
          <text:p text:style-name="List_20_1_Content_Last"><text:a xlink:type="simple" xlink:href="https://wiki.data-norms.cz/doku.php?id=i2doku-cz:090-crm:030-khper00w:khper107f:start" text:style-name="Internet_20_link" text:visited-style-name="Visited_20_Internet_20_Link">Účastník</text:a></text:p>
        </text:list-item>
      </text:list>
      <text:line-break/>
      <text:p text:style-name="Text_20_body">// Strana: /i2kovw/khper00w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7::03:26</meta:creation-date>
    <dc:creator>Generated</dc:creator>
    <dc:date>2026-08-17T07::03:26</dc:date>
    <dc:language>en-US</dc:language>
    <meta:editing-cycles>1</meta:editing-cycles>
    <meta:editing-duration>PT0S</meta:editing-duration>
    <dc:title>i2doku-cz:090-crm:030-khper00w:start</dc:title>
  </office:meta>
</office:document-meta>
</file>