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aa8e4666785aec40c17dff16538a87c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khkun102f:start"/><text:bookmark-start text:name="__RefHeading___pripojeni_1"/><text:bookmark-start text:name="pripojeni"/>Připojení<text:bookmark-end text:name="__RefHeading___pripojeni_1"/><text:bookmark-end text:name="pripojeni"/></text:h>
      <text:p text:style-name="Text_20_body">Na této straně můžeme připojit ke kontaktu externí dokumenty. Nové připojení vytvoříme stiskem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</text:p>
      <text:p text:style-name="Text_20_body"><draw:frame draw:style-name="media" draw:name="1" text:anchor-type="as-char" draw:z-index="1" svg:width="21.060833333333cm" style:rel-width="100%" svg:height="16.8275cm" style:rel-height="scale"><draw:image xlink:href="Pictures/aa8e4666785aec40c17dff16538a87cb.jpg" xlink:type="simple" xlink:show="embed" xlink:actuate="onLoad"/></draw:frame></text:p>
      <text:p text:style-name="Text_20_body">// Strana: /i2kovw/khkun00w/khkun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55:52</meta:creation-date>
    <dc:creator>Generated</dc:creator>
    <dc:date>2026-08-17T06::55:52</dc:date>
    <dc:language>en-US</dc:language>
    <meta:editing-cycles>1</meta:editing-cycles>
    <meta:editing-duration>PT0S</meta:editing-duration>
    <dc:title>i2doku-cz:090-crm:040-khkun00w:khkun102f:start</dc:title>
  </office:meta>
</office:document-meta>
</file>