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50-khlie00w:00_set_1:start"/><text:bookmark-start text:name="__RefHeading___sprava_kontaktu_1"/><text:bookmark-start text:name="sprava_kontaktu"/>Správa kontaktů<text:bookmark-end text:name="__RefHeading___sprava_kontaktu_1"/><text:bookmark-end text:name="sprava_kontaktu"/></text:h>
      <text:p text:style-name="Text_20_body">Správa kontaktů slouží ke evidování kontaktů s dodavateli. Kontaktům mohou být přiřazeni účastníci, ke každému účastníkovi může být přiřazen stav rozdělení. Každému kontaktu je také možné připojit externí dokumenty (např. v Excelu, Wordu), které mohou být přímo vyhledány. </text:p>
      <text:p text:style-name="Text_20_body">// Strana: /i2kovw/khlie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5:00</meta:creation-date>
    <dc:creator>Generated</dc:creator>
    <dc:date>2026-08-15T12::05:00</dc:date>
    <dc:language>en-US</dc:language>
    <meta:editing-cycles>1</meta:editing-cycles>
    <meta:editing-duration>PT0S</meta:editing-duration>
    <dc:title>i2doku-cz:090-crm:050-khlie00w:00_set_1:start</dc:title>
  </office:meta>
</office:document-meta>
</file>