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3f876e88898e1404a7ec3ed3d6e61a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01f:start"/><text:bookmark-start text:name="__RefHeading___kontakty_1"/><text:bookmark-start text:name="kontakty"/>Kontakty<text:bookmark-end text:name="__RefHeading___kontakty_1"/><text:bookmark-end text:name="kontakty"/></text:h>
      <text:p text:style-name="Text_20_body">Na straně Kontakty jsou zobrazeny kontaktní osoby dodavatelů a k nim patřící kontakty a detaily kontaktů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8d3f876e88898e1404a7ec3ed3d6e61a.jpg" xlink:type="simple" xlink:show="embed" xlink:actuate="onLoad"/></draw:frame></text:p>
      <text:p text:style-name="Text_20_body">Pro pořízení nového kontaktu stiskneme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. Při pořizování nesmí být žádný kontakt přiřazen pro „Všechny kontaktní osoby“, kontakt může být pořízen „Bez kontaktní osoby“ nebo k jedné konkrétní kontaktní osobě. Později pak může být kontakt přiřazen dalším osobá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kontakt/Následný kontakt </text:p>
          </table:table-cell>
          <table:table-cell office:value-type="string" table:style-name="tablecell">
            <text:p text:style-name="tablealignleft"> Přepínací tlačítko pro volbu typu kontaktu. </text:p>
          </table:table-cell>
        </table:table-row>
        <table:table-row>
          <table:table-cell office:value-type="string" table:style-name="tablecell">
            <text:p text:style-name="tablealignleft"> Druh kontaktu </text:p>
          </table:table-cell>
          <table:table-cell office:value-type="string" table:style-name="tablecell">
            <text:p text:style-name="tablealignleft"> Přiřazení druhu kontaktu. </text:p>
          </table:table-cell>
        </table:table-row>
        <table:table-row>
          <table:table-cell office:value-type="string" table:style-name="tablecell">
            <text:p text:style-name="tablealignleft"> Zaměstnanec </text:p>
          </table:table-cell>
          <table:table-cell office:value-type="string" table:style-name="tablecell">
            <text:p text:style-name="tablealignleft"> Přiřazení zaměstnance ke kontaktu. </text:p>
          </table:table-cell>
        </table:table-row>
        <table:table-row>
          <table:table-cell office:value-type="string" table:style-name="tablecell">
            <text:p text:style-name="tablealignleft"> Kontakt </text:p>
          </table:table-cell>
          <table:table-cell office:value-type="string" table:style-name="tablecell">
            <text:p text:style-name="tablealignleft"> Datum a čas plánovaného nebo aktuálního kontaktu. </text:p>
          </table:table-cell>
        </table:table-row>
        <table:table-row>
          <table:table-cell office:value-type="string" table:style-name="tablecell">
            <text:p text:style-name="tablealignleft"> Vyřízeno </text:p>
          </table:table-cell>
          <table:table-cell office:value-type="string" table:style-name="tablecell">
            <text:p text:style-name="tablealignleft"> Zaškrtávací tlačítko určuje, zda je kontakt vyřízen. </text:p>
          </table:table-cell>
        </table:table-row>
        <table:table-row>
          <table:table-cell office:value-type="string" table:style-name="tablecell">
            <text:p text:style-name="tablealignleft"> Zkrácený text </text:p>
          </table:table-cell>
          <table:table-cell office:value-type="string" table:style-name="tablecell">
            <text:p text:style-name="tablealignleft"> Zde je možné zadat krátký informativní text ke kontaktu. </text:p>
          </table:table-cell>
        </table:table-row>
      </table:table>
      <text:p text:style-name="Text_20_body">// Strana: /i2kovw/khlie00w/khku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4:44</meta:creation-date>
    <dc:creator>Generated</dc:creator>
    <dc:date>2026-08-15T12::04:44</dc:date>
    <dc:language>en-US</dc:language>
    <meta:editing-cycles>1</meta:editing-cycles>
    <meta:editing-duration>PT0S</meta:editing-duration>
    <dc:title>i2doku-cz:090-crm:050-khlie00w:khkun101f:start</dc:title>
  </office:meta>
</office:document-meta>
</file>