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57bbe9fd93cc14ff37612a88649ac0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50-khlie00w:khkun104f:start"/><text:bookmark-start text:name="__RefHeading___struktura_1"/><text:bookmark-start text:name="struktura"/>Struktura<text:bookmark-end text:name="__RefHeading___struktura_1"/><text:bookmark-end text:name="struktura"/></text:h>
      <text:p text:style-name="Text_20_body">Na této straně je zobrazena struktura kontaktu.</text:p>
      <text:p text:style-name="Text_20_body"><draw:frame draw:style-name="media" draw:name="0" text:anchor-type="as-char" draw:z-index="0" svg:width="21.060833333333cm" style:rel-width="100%" svg:height="16.615833333333cm" style:rel-height="scale"><draw:image xlink:href="Pictures/f57bbe9fd93cc14ff37612a88649ac0c.jpg" xlink:type="simple" xlink:show="embed" xlink:actuate="onLoad"/></draw:frame></text:p>
      <text:p text:style-name="Text_20_body">// Strana: /i2kovw/khlie00w/khkun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36:33</meta:creation-date>
    <dc:creator>Generated</dc:creator>
    <dc:date>2026-08-17T00::36:33</dc:date>
    <dc:language>en-US</dc:language>
    <meta:editing-cycles>1</meta:editing-cycles>
    <meta:editing-duration>PT0S</meta:editing-duration>
    <dc:title>i2doku-cz:090-crm:050-khlie00w:khkun104f:start</dc:title>
  </office:meta>
</office:document-meta>
</file>