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d115aa7506a81640d6309ea5d14de6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33f:start"/><text:bookmark-start text:name="__RefHeading___zamestnanci-skupiny_1"/><text:bookmark-start text:name="zamestnanci-skupiny"/>Zaměstnanci-skupiny<text:bookmark-end text:name="__RefHeading___zamestnanci-skupiny_1"/><text:bookmark-end text:name="zamestnanci-skupiny"/></text:h>
      <text:p text:style-name="Text_20_body">Na této straně můžeme ke kontaktu přiřadit skupiny zaměstnanců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cd115aa7506a81640d6309ea5d14de67.jpg" xlink:type="simple" xlink:show="embed" xlink:actuate="onLoad"/></draw:frame></text:p>
      <text:p text:style-name="Text_20_body">Na skupinu zaměstnanců v levé části okna, kterou potřebujeme přidat ke kontaktu, postavíme kurzor a stiskneme tlačítko se šipkou vpravo. Všichni zaměstnanci dané skupiny se zobrazí v seznamu rozdělovníku. (Pokud potřebujeme následně zaměstnance od kontaktu odebrat, v rozdělovníku postavíme kurzor na zaměstnance, kterého chceme odebrat a stiskneme tlačítko Odstranit vybraného zaměstnance z rozdělovníku.) </text:p>
      <text:p text:style-name="Text_20_body">// Strana: /i2kovw/khlie00w/khkun13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42:16</meta:creation-date>
    <dc:creator>Generated</dc:creator>
    <dc:date>2026-08-18T04::42:16</dc:date>
    <dc:language>en-US</dc:language>
    <meta:editing-cycles>1</meta:editing-cycles>
    <meta:editing-duration>PT0S</meta:editing-duration>
    <dc:title>i2doku-cz:090-crm:050-khlie00w:khkun133f:start</dc:title>
  </office:meta>
</office:document-meta>
</file>