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df9e0993317d7e68a91dee918cf1a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60-khpro00w:khkun103f:start"/><text:bookmark-start text:name="__RefHeading___poznamka_1"/><text:bookmark-start text:name="poznamka"/>Poznámka<text:bookmark-end text:name="__RefHeading___poznamka_1"/><text:bookmark-end text:name="poznamka"/></text:h>
      <text:p text:style-name="Text_20_body">Zde mohou být uloženy informace ke kontaktu.</text:p>
      <text:p text:style-name="Text_20_body">Při exportu kontaktu do Outlooku se tento text převezme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ddf9e0993317d7e68a91dee918cf1a3c.jpg" xlink:type="simple" xlink:show="embed" xlink:actuate="onLoad"/></draw:frame></text:p>
      <text:p text:style-name="Text_20_body">// Strana: /i2kovw/khpro00w/khkun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0:11</meta:creation-date>
    <dc:creator>Generated</dc:creator>
    <dc:date>2026-08-15T09::30:11</dc:date>
    <dc:language>en-US</dc:language>
    <meta:editing-cycles>1</meta:editing-cycles>
    <meta:editing-duration>PT0S</meta:editing-duration>
    <dc:title>i2doku-cz:090-crm:060-khpro00w:khkun103f:start</dc:title>
  </office:meta>
</office:document-meta>
</file>