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07f:start"/><text:bookmark-start text:name="__RefHeading___ucastnik_1"/><text:bookmark-start text:name="ucastnik"/>Účastník<text:bookmark-end text:name="__RefHeading___ucastnik_1"/><text:bookmark-end text:name="ucastnik"/></text:h>
      <text:p text:style-name="Text_20_body">Na straně Účastník mohou být ke zvolenému kontaktu přiřazeni další zaměstnanci, skupiny zaměstnanců i další kontaktní osoby.</text:p>
      <text:p text:style-name="Text_20_body">// Strana: /i2kovw/khpro00w/khkun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3:55</meta:creation-date>
    <dc:creator>Generated</dc:creator>
    <dc:date>2026-08-15T11::23:55</dc:date>
    <dc:language>en-US</dc:language>
    <meta:editing-cycles>1</meta:editing-cycles>
    <meta:editing-duration>PT0S</meta:editing-duration>
    <dc:title>i2doku-cz:090-crm:060-khpro00w:khkun107f:start</dc:title>
  </office:meta>
</office:document-meta>
</file>