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ae0814118cf6c2a493e52aed0e170a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60-khpro00w:khpro104f:start"/><text:bookmark-start text:name="__RefHeading___struktura_1"/><text:bookmark-start text:name="struktura"/>Struktura<text:bookmark-end text:name="__RefHeading___struktura_1"/><text:bookmark-end text:name="struktura"/></text:h>
      <text:p text:style-name="Text_20_body">Na této straně je zobrazena struktura kontaktu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cae0814118cf6c2a493e52aed0e170ab.jpg" xlink:type="simple" xlink:show="embed" xlink:actuate="onLoad"/></draw:frame></text:p>
      <text:p text:style-name="Text_20_body">// Strana: /i2kovw/khpro00w/khpro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0::12:29</meta:creation-date>
    <dc:creator>Generated</dc:creator>
    <dc:date>2026-08-17T00::12:29</dc:date>
    <dc:language>en-US</dc:language>
    <meta:editing-cycles>1</meta:editing-cycles>
    <meta:editing-duration>PT0S</meta:editing-duration>
    <dc:title>i2doku-cz:090-crm:060-khpro00w:khpro104f:start</dc:title>
  </office:meta>
</office:document-meta>
</file>