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start"/><text:bookmark-start text:name="__RefHeading___projekt-kontakty_1"/><text:bookmark-start text:name="projekt-kontakty"/>Projekt-kontakty<text:bookmark-end text:name="__RefHeading___projekt-kontakty_1"/><text:bookmark-end text:name="projekt-kontakty"/></text:h>
      <text:p text:style-name="Text_20_body">V tomto programu se evidují kontakty k projektům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60-khpro00w:00_set_1:start" text:style-name="Internet_20_link" text:visited-style-name="Visited_20_Internet_20_Link">Správa kontaktů</text:a></text:p>
        </text:list-item>
        <text:list-item>
          <text:p text:style-name="List_20_1_Content"><text:a xlink:type="simple" xlink:href="https://wiki.data-norms.cz/doku.php?id=i2doku-cz:090-crm:060-khpro00w:khkun102f:start" text:style-name="Internet_20_link" text:visited-style-name="Visited_20_Internet_20_Link">Připojení</text:a></text:p>
        </text:list-item>
        <text:list-item>
          <text:p text:style-name="List_20_1_Content"><text:a xlink:type="simple" xlink:href="https://wiki.data-norms.cz/doku.php?id=i2doku-cz:090-crm:060-khpro00w:khkun103f:start" text:style-name="Internet_20_link" text:visited-style-name="Visited_20_Internet_20_Link">Poznámka</text:a></text:p>
        </text:list-item>
        <text:list-item>
          <text:p text:style-name="List_20_1_Content"><text:a xlink:type="simple" xlink:href="https://wiki.data-norms.cz/doku.php?id=i2doku-cz:090-crm:060-khpro00w:khkun106f:start" text:style-name="Internet_20_link" text:visited-style-name="Visited_20_Internet_20_Link">Hledat připojení</text:a></text:p>
        </text:list-item>
        <text:list-item>
          <text:p text:style-name="List_20_1_Content"><text:a xlink:type="simple" xlink:href="https://wiki.data-norms.cz/doku.php?id=i2doku-cz:090-crm:060-khpro00w:khkun107f:start" text:style-name="Internet_20_link" text:visited-style-name="Visited_20_Internet_20_Link">Účastník</text:a></text:p>
        </text:list-item>
        <text:list-item>
          <text:p text:style-name="List_20_1_Content"><text:a xlink:type="simple" xlink:href="https://wiki.data-norms.cz/doku.php?id=i2doku-cz:090-crm:060-khpro00w:khkun131f:start" text:style-name="Internet_20_link" text:visited-style-name="Visited_20_Internet_20_Link">Zaměstnanec</text:a></text:p>
        </text:list-item>
        <text:list-item>
          <text:p text:style-name="List_20_1_Content"><text:a xlink:type="simple" xlink:href="https://wiki.data-norms.cz/doku.php?id=i2doku-cz:090-crm:060-khpro00w:khkun132f:start" text:style-name="Internet_20_link" text:visited-style-name="Visited_20_Internet_20_Link">Kontaktní osoba</text:a></text:p>
        </text:list-item>
        <text:list-item>
          <text:p text:style-name="List_20_1_Content"><text:a xlink:type="simple" xlink:href="https://wiki.data-norms.cz/doku.php?id=i2doku-cz:090-crm:060-khpro00w:khkun133f:start" text:style-name="Internet_20_link" text:visited-style-name="Visited_20_Internet_20_Link">Zaměstnanci-skupiny</text:a></text:p>
        </text:list-item>
        <text:list-item>
          <text:p text:style-name="List_20_1_Content"><text:a xlink:type="simple" xlink:href="https://wiki.data-norms.cz/doku.php?id=i2doku-cz:090-crm:060-khpro00w:khkun134f:start" text:style-name="Internet_20_link" text:visited-style-name="Visited_20_Internet_20_Link">Rozdělovník-stav</text:a></text:p>
        </text:list-item>
        <text:list-item>
          <text:p text:style-name="List_20_1_Content"><text:a xlink:type="simple" xlink:href="https://wiki.data-norms.cz/doku.php?id=i2doku-cz:090-crm:060-khpro00w:khpro101f:start" text:style-name="Internet_20_link" text:visited-style-name="Visited_20_Internet_20_Link">Kontakty</text:a></text:p>
        </text:list-item>
        <text:list-item>
          <text:p text:style-name="List_20_1_Content_Last"><text:a xlink:type="simple" xlink:href="https://wiki.data-norms.cz/doku.php?id=i2doku-cz:090-crm:060-khpro00w:khpro104f:start" text:style-name="Internet_20_link" text:visited-style-name="Visited_20_Internet_20_Link">Struktura</text:a></text:p>
        </text:list-item>
      </text:list>
      <text:line-break/>
      <text:p text:style-name="Text_20_body">// Strana: /i2kovw/khpro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14</meta:creation-date>
    <dc:creator>Generated</dc:creator>
    <dc:date>2026-08-15T10::52:14</dc:date>
    <dc:language>en-US</dc:language>
    <meta:editing-cycles>1</meta:editing-cycles>
    <meta:editing-duration>PT0S</meta:editing-duration>
    <dc:title>i2doku-cz:090-crm:060-khpro00w:start</dc:title>
  </office:meta>
</office:document-meta>
</file>