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a4d493376c3ce5b233274e5cd35d8b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80-kxwadrse00w:020_set_2:kxwadrse203f:start"/><text:bookmark-start text:name="__RefHeading___filtr_atributu_1"/><text:bookmark-start text:name="filtr_atributu"/>Filtr atributů<text:bookmark-end text:name="__RefHeading___filtr_atributu_1"/><text:bookmark-end text:name="filtr_atributu"/></text:h>
      <text:p text:style-name="Text_20_body">Na této straně je možné zadávat filtry atributů pro podvýběr adres.</text:p>
      <text:p text:style-name="Text_20_body"><draw:frame draw:style-name="media" draw:name="0" text:anchor-type="as-char" draw:z-index="0" svg:width="21.43125cm" style:rel-width="100%" svg:height="16.218958333333cm" style:rel-height="scale"><draw:image xlink:href="Pictures/8a4d493376c3ce5b233274e5cd35d8b8.jpg" xlink:type="simple" xlink:show="embed" xlink:actuate="onLoad"/></draw:frame></text:p>
      <text:p text:style-name="Text_20_body">// Strana: /i2kovw/kxwadrse00w/kxwadrse2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5::56:48</meta:creation-date>
    <dc:creator>Generated</dc:creator>
    <dc:date>2026-08-17T05::56:48</dc:date>
    <dc:language>en-US</dc:language>
    <meta:editing-cycles>1</meta:editing-cycles>
    <meta:editing-duration>PT0S</meta:editing-duration>
    <dc:title>i2doku-cz:090-crm:080-kxwadrse00w:020_set_2:kxwadrse203f:start</dc:title>
  </office:meta>
</office:document-meta>
</file>