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cc1457436937d02d3b93ced13b7929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020_set_2:start"/><text:bookmark-start text:name="__RefHeading___podvyber_1"/><text:bookmark-start text:name="podvyber"/>Podvýběr<text:bookmark-end text:name="__RefHeading___podvyber_1"/><text:bookmark-end text:name="podvyber"/></text:h>
      <text:p text:style-name="Text_20_body">K aktuálnímu výběru adres můžeme tvořit ještě další podvýběry. Nový podvýběr zadáme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43125cm" style:rel-width="100%" svg:height="16.218958333333cm" style:rel-height="scale"><draw:image xlink:href="Pictures/cc1457436937d02d3b93ced13b792986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80-kxwadrse00w:020_set_2:kxwadrse202f:start" text:style-name="Internet_20_link" text:visited-style-name="Visited_20_Internet_20_Link">Detail</text:a></text:p>
        </text:list-item>
        <text:list-item>
          <text:p text:style-name="List_20_1_Content"><text:a xlink:type="simple" xlink:href="https://wiki.data-norms.cz/doku.php?id=i2doku-cz:090-crm:080-kxwadrse00w:020_set_2:kxwadrse203f:start" text:style-name="Internet_20_link" text:visited-style-name="Visited_20_Internet_20_Link">Filtr atributů</text:a></text:p>
        </text:list-item>
        <text:list-item>
          <text:p text:style-name="List_20_1_Content_Last"><text:a xlink:type="simple" xlink:href="https://wiki.data-norms.cz/doku.php?id=i2doku-cz:090-crm:080-kxwadrse00w:020_set_2:kxwadrse205f:start" text:style-name="Internet_20_link" text:visited-style-name="Visited_20_Internet_20_Link">Vybrané adresy</text:a></text:p>
        </text:list-item>
      </text:list>
      <text:line-break/>
      <text:p text:style-name="Text_20_body">// Strana: /i2kovw/kxwadrse00w/_set_2 // <text:line-break/>
// Strana: /i2kovw/kxwadrse00w/kxwadrse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34</meta:creation-date>
    <dc:creator>Generated</dc:creator>
    <dc:date>2026-08-15T10::52:34</dc:date>
    <dc:language>en-US</dc:language>
    <meta:editing-cycles>1</meta:editing-cycles>
    <meta:editing-duration>PT0S</meta:editing-duration>
    <dc:title>i2doku-cz:090-crm:080-kxwadrse00w:020_set_2:start</dc:title>
  </office:meta>
</office:document-meta>
</file>