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80-kxwadrse00w:start"/><text:bookmark-start text:name="__RefHeading___vyber_adres_1"/><text:bookmark-start text:name="vyber_adres"/>Výběr adres<text:bookmark-end text:name="__RefHeading___vyber_adres_1"/><text:bookmark-end text:name="vyber_adres"/></text:h>
      <text:p text:style-name="Text_20_body">Tato funkce nám umožňuje vybírat adresy dle zadaných výběrových kritérií a dle atributů. Vybrané adresy je možné exportovat do Outloku, Excelu, OOCalcu a tvořit k nim kontakty.</text:p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90-crm:080-kxwadrse00w:020_set_2:start" text:style-name="Internet_20_link" text:visited-style-name="Visited_20_Internet_20_Link">Podvýběr</text:a></text:p>
        </text:list-item>
      </text:list>
      <text:line-break/>
      <text:p text:style-name="Text_20_body">Stránky v této kategorii:</text:p>
      <text:p text:style-name="Text_20_body">Žádné stránky v této kategorii.</text:p>
      <text:line-break/>
      <text:p text:style-name="Text_20_body">// Strana: /i2kovw/kxwadrse00w // <text:line-break/>
// Strana: /i2kovw/kxwadrse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03:02</meta:creation-date>
    <dc:creator>Generated</dc:creator>
    <dc:date>2026-08-17T17::03:02</dc:date>
    <dc:language>en-US</dc:language>
    <meta:editing-cycles>1</meta:editing-cycles>
    <meta:editing-duration>PT0S</meta:editing-duration>
    <dc:title>i2doku-cz:090-crm:080-kxwadrse00w:start</dc:title>
  </office:meta>
</office:document-meta>
</file>