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f8949579a2116b3d3d4181cd2740e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90-kxdkuinf01p:start"/><text:bookmark-start text:name="__RefHeading___tisk_informaci_o_zakaznikovi_1"/><text:bookmark-start text:name="tisk_informaci_o_zakaznikovi"/>Tisk informací o zákazníkovi<text:bookmark-end text:name="__RefHeading___tisk_informaci_o_zakaznikovi_1"/><text:bookmark-end text:name="tisk_informaci_o_zakaznikovi"/></text:h>
      <text:p text:style-name="Text_20_body">Pomocí této funkce můžeme tisknou informace o zákaznících dle zadaných výběrových kritérií.</text:p>
      <text:p text:style-name="Text_20_body"><draw:frame draw:style-name="media" draw:name="0" text:anchor-type="as-char" draw:z-index="0" svg:width="18.520833333333cm" style:rel-width="100%" svg:height="17.092083333333cm" style:rel-height="scale"><draw:image xlink:href="Pictures/2f8949579a2116b3d3d4181cd2740eaa.jpg" xlink:type="simple" xlink:show="embed" xlink:actuate="onLoad"/></draw:frame></text:p>
      <text:p text:style-name="Text_20_body">// Strana: /i2kovw/kxdkuinf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22:08</meta:creation-date>
    <dc:creator>Generated</dc:creator>
    <dc:date>2026-08-17T08::22:08</dc:date>
    <dc:language>en-US</dc:language>
    <meta:editing-cycles>1</meta:editing-cycles>
    <meta:editing-duration>PT0S</meta:editing-duration>
    <dc:title>i2doku-cz:090-crm:090-kxdkuinf01p:start</dc:title>
  </office:meta>
</office:document-meta>
</file>