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100-kxhkunme01w:start"/><text:bookmark-start text:name="__RefHeading___atributy_zakaznika_1"/><text:bookmark-start text:name="atributy_zakaznika"/>Atributy zákazníka<text:bookmark-end text:name="__RefHeading___atributy_zakaznika_1"/><text:bookmark-end text:name="atributy_zakaznika"/></text:h>
      <text:p text:style-name="Text_20_body">
<text:line-break/>Podkategorie:</text:p>
      <text:p text:style-name="Text_20_body">Není žádná podkategorie.</text:p>
      <text:line-break/>
      <text:p text:style-name="Text_20_body">Stránky v této kategorii:</text:p>
      <text:p text:style-name="Text_20_body">Žádné stránky v této kategorii.</text:p>
      <text:line-break/>
      <text:p text:style-name="Text_20_body">// Strana: /i2kovw/kxhkunme01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2:41</meta:creation-date>
    <dc:creator>Generated</dc:creator>
    <dc:date>2026-08-15T10::12:41</dc:date>
    <dc:language>en-US</dc:language>
    <meta:editing-cycles>1</meta:editing-cycles>
    <meta:editing-duration>PT0S</meta:editing-duration>
    <dc:title>i2doku-cz:090-crm:100-kxhkunme01w:start</dc:title>
  </office:meta>
</office:document-meta>
</file>