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start"/><text:bookmark-start text:name="__RefHeading___crm_1"/><text:bookmark-start text:name="crm"/>CRM<text:bookmark-end text:name="__RefHeading___crm_1"/><text:bookmark-end text:name="crm"/></text:h>
      <text:p text:style-name="Text_20_body">Řízení vztahu se zákazníky i/2 CRM disponuje následujícími funkcionalitami:</text:p>
      <text:list text:style-name="List_20_1" text:continue-numbering="false">
        <text:list-item>
          <text:p text:style-name="List_20_1_Content_First"> Ke každé vaší adrese můžete vyhotovit libovolně mnoho kontaktních osob a kontaktů. Jedním pohledem pak uvidíte všechny relevantní osoby.</text:p>
        </text:list-item>
        <text:list-item>
          <text:p text:style-name="List_20_1_Content"> Strukturalizování adres podle koncernových příslušností </text:p>
        </text:list-item>
        <text:list-item>
          <text:p text:style-name="List_20_1_Content"> Správa výběrových znaků na adresové bázi a kontaktních osob</text:p>
        </text:list-item>
        <text:list-item>
          <text:p text:style-name="List_20_1_Content"> Správa kontaktů na adresové bázi a kontaktních osob </text:p>
        </text:list-item>
        <text:list-item>
          <text:p text:style-name="List_20_1_Content"> Integrace do prostředí Office </text:p>
        </text:list-item>
        <text:list-item>
          <text:p text:style-name="List_20_1_Content"> Všechny dokumenty, které máte vytvořeny ve vztahu na jeden kontakt, se ukáží v jednom okně a mohou tam být otevřeny k přepracování.</text:p>
        </text:list-item>
        <text:list-item>
          <text:p text:style-name="List_20_1_Content"> Nové dokumenty, které vyhotovíte v jednom kontaktním okně, budou připojeny automaticky. </text:p>
        </text:list-item>
        <text:list-item>
          <text:p text:style-name="List_20_1_Content"> V hlavním menu se nacházejí symboly pro veškeré použití office, takže nemusíte opustit své pracovní prostředí, abyste případně mohli napsat dopis.</text:p>
        </text:list-item>
        <text:list-item>
          <text:p text:style-name="List_20_1_Content"> Automatické začlenění dat i/2  do programu office, např. při sestavování dopisu.</text:p>
        </text:list-item>
        <text:list-item>
          <text:p text:style-name="List_20_1_Content"> Vybírejte v kontaktních skupinách ty, kterým chcete napsat dopisy a přenechejte na CRM i/2®  a na Wordu vyplňování hlaviček.</text:p>
        </text:list-item>
        <text:list-item>
          <text:p text:style-name="List_20_1_Content"> Zasílání e-mailů přes emailový program. Posílejte e-maily z CRM přímo na požadovaný kontakt. Časově náročné hledání odpadá.</text:p>
        </text:list-item>
        <text:list-item>
          <text:p text:style-name="List_20_1_Content"> Třiďte kontakty hierarchicky podle různých selekčních kritérií. </text:p>
        </text:list-item>
        <text:list-item>
          <text:p text:style-name="List_20_1_Content_Last"> Sdělujte spolupracovníkům přímo jednotlivé kontakty.</text:p>
        </text:list-item>
      </text:list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90-crm:020-khadr00w:start" text:style-name="Internet_20_link" text:visited-style-name="Visited_20_Internet_20_Link">Adresa-kontakty</text:a></text:p>
        </text:list-item>
        <text:list-item>
          <text:p text:style-name="List_20_1_Content"><text:a xlink:type="simple" xlink:href="https://wiki.data-norms.cz/doku.php?id=i2doku-cz:090-crm:030-khper00w:start" text:style-name="Internet_20_link" text:visited-style-name="Visited_20_Internet_20_Link">Zaměstnanci-kontakty</text:a></text:p>
        </text:list-item>
        <text:list-item>
          <text:p text:style-name="List_20_1_Content"><text:a xlink:type="simple" xlink:href="https://wiki.data-norms.cz/doku.php?id=i2doku-cz:090-crm:040-khkun00w:start" text:style-name="Internet_20_link" text:visited-style-name="Visited_20_Internet_20_Link">Zákazníci-kontakty</text:a></text:p>
        </text:list-item>
        <text:list-item>
          <text:p text:style-name="List_20_1_Content"><text:a xlink:type="simple" xlink:href="https://wiki.data-norms.cz/doku.php?id=i2doku-cz:090-crm:050-khlie00w:start" text:style-name="Internet_20_link" text:visited-style-name="Visited_20_Internet_20_Link">Dodavatelé-kontakty</text:a></text:p>
        </text:list-item>
        <text:list-item>
          <text:p text:style-name="List_20_1_Content"><text:a xlink:type="simple" xlink:href="https://wiki.data-norms.cz/doku.php?id=i2doku-cz:090-crm:060-khpro00w:start" text:style-name="Internet_20_link" text:visited-style-name="Visited_20_Internet_20_Link">Projekt-kontakty</text:a></text:p>
        </text:list-item>
        <text:list-item>
          <text:p text:style-name="List_20_1_Content"><text:a xlink:type="simple" xlink:href="https://wiki.data-norms.cz/doku.php?id=i2doku-cz:090-crm:070-kxdkkont03p:start" text:style-name="Internet_20_link" text:visited-style-name="Visited_20_Internet_20_Link">Tisk kontaktů zákazníků</text:a></text:p>
        </text:list-item>
        <text:list-item>
          <text:p text:style-name="List_20_1_Content"><text:a xlink:type="simple" xlink:href="https://wiki.data-norms.cz/doku.php?id=i2doku-cz:090-crm:080-kxwadrse00w:start" text:style-name="Internet_20_link" text:visited-style-name="Visited_20_Internet_20_Link">Výběr adres</text:a></text:p>
        </text:list-item>
        <text:list-item>
          <text:p text:style-name="List_20_1_Content"><text:a xlink:type="simple" xlink:href="https://wiki.data-norms.cz/doku.php?id=i2doku-cz:090-crm:090-kxdkuinf01p:start" text:style-name="Internet_20_link" text:visited-style-name="Visited_20_Internet_20_Link">Tisk informací o zákazníkovi</text:a></text:p>
        </text:list-item>
        <text:list-item>
          <text:p text:style-name="List_20_1_Content"><text:a xlink:type="simple" xlink:href="https://wiki.data-norms.cz/doku.php?id=i2doku-cz:090-crm:100-kxhkunme01w:start" text:style-name="Internet_20_link" text:visited-style-name="Visited_20_Internet_20_Link">Atributy zákazníka</text:a></text:p>
        </text:list-item>
        <text:list-item>
          <text:p text:style-name="List_20_1_Content_Last"><text:a xlink:type="simple" xlink:href="https://wiki.data-norms.cz/doku.php?id=i2doku-cz:090-crm:110-kxdadinf01p:start" text:style-name="Internet_20_link" text:visited-style-name="Visited_20_Internet_20_Link">Tisknout infolist adresy</text:a></text:p>
        </text:list-item>
      </text:list>
      <text:line-break/>
      <text:p text:style-name="Text_20_body">// Strana: /_menu/xp/xpcode // <text:line-break/>
// Strana: /_menu/xpcrm/xpcrmcod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23:47</meta:creation-date>
    <dc:creator>Generated</dc:creator>
    <dc:date>2026-08-15T11::23:47</dc:date>
    <dc:language>en-US</dc:language>
    <meta:editing-cycles>1</meta:editing-cycles>
    <meta:editing-duration>PT0S</meta:editing-duration>
    <dc:title>i2doku-cz:090-crm:start</dc:title>
  </office:meta>
</office:document-meta>
</file>