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200-nastaveni:100-nastaveni-i2:030-implementace-zakazky-a-skladu:start"/><text:bookmark-start text:name="__RefHeading___implementace_zakazky_a_skladu_1"/><text:bookmark-start text:name="implementace_zakazky_a_skladu"/>Implementace zakázky a skladu<text:bookmark-end text:name="__RefHeading___implementace_zakazky_a_skladu_1"/><text:bookmark-end text:name="implementace_zakazky_a_skladu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200-nastaveni:100-nastaveni-i2:030-implementace-zakazky-a-skladu:200-skupina-vyberu:start" text:style-name="Internet_20_link" text:visited-style-name="Visited_20_Internet_20_Link">Skupina výběru</text:a></text:p>
        </text:list-item>
        <text:list-item>
          <text:p text:style-name="List_20_1_Content_Last"><text:a xlink:type="simple" xlink:href="https://wiki.data-norms.cz/doku.php?id=i2doku-cz:200-nastaveni:100-nastaveni-i2:030-implementace-zakazky-a-skladu:270-nasledne-aktivity:start" text:style-name="Internet_20_link" text:visited-style-name="Visited_20_Internet_20_Link">Implementace následné aktivity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0::52:49</meta:creation-date>
    <dc:creator>Generated</dc:creator>
    <dc:date>2026-08-17T00::52:49</dc:date>
    <dc:language>en-US</dc:language>
    <meta:editing-cycles>1</meta:editing-cycles>
    <meta:editing-duration>PT0S</meta:editing-duration>
    <dc:title>i2doku-cz:200-nastaveni:100-nastaveni-i2:030-implementace-zakazky-a-skladu:start</dc:title>
  </office:meta>
</office:document-meta>
</file>