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200-nastaveni:100-nastaveni-i2:100-pomocne-programy:030-sklad:start"/><text:bookmark-start text:name="__RefHeading___sklad_1"/><text:bookmark-start text:name="sklad"/>Sklad<text:bookmark-end text:name="__RefHeading___sklad_1"/><text:bookmark-end text:name="sklad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200-nastaveni:100-nastaveni-i2:100-pomocne-programy:030-sklad:50-zmenit-skladovou-jednotku:start" text:style-name="Internet_20_link" text:visited-style-name="Visited_20_Internet_20_Link">Změnit skladovou jednotku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58</meta:creation-date>
    <dc:creator>Generated</dc:creator>
    <dc:date>2026-08-15T11::26:58</dc:date>
    <dc:language>en-US</dc:language>
    <meta:editing-cycles>1</meta:editing-cycles>
    <meta:editing-duration>PT0S</meta:editing-duration>
    <dc:title>i2doku-cz:200-nastaveni:100-nastaveni-i2:100-pomocne-programy:030-sklad:start</dc:title>
  </office:meta>
</office:document-meta>
</file>