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200-nastaveni:100-nastaveni-i2:100-pomocne-programy:start"/><text:bookmark-start text:name="__RefHeading___pomocne_programy_1"/><text:bookmark-start text:name="pomocne_programy"/>Pomocné programy<text:bookmark-end text:name="__RefHeading___pomocne_programy_1"/><text:bookmark-end text:name="pomocne_programy"/></text:h>
      <text:p text:style-name="Text_20_body">
<text:line-break/>Podkategorie:</text:p>
      <text:list text:style-name="List_20_1" text:continue-numbering="false">
        <text:list-item>
          <text:p text:style-name="LastListParagraph_List_20_1_Content_First"><text:a xlink:type="simple" xlink:href="https://wiki.data-norms.cz/doku.php?id=i2doku-cz:200-nastaveni:100-nastaveni-i2:100-pomocne-programy:030-sklad:start" text:style-name="Internet_20_link" text:visited-style-name="Visited_20_Internet_20_Link">Sklad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1::38:09</meta:creation-date>
    <dc:creator>Generated</dc:creator>
    <dc:date>2026-08-18T01::38:09</dc:date>
    <dc:language>en-US</dc:language>
    <meta:editing-cycles>1</meta:editing-cycles>
    <meta:editing-duration>PT0S</meta:editing-duration>
    <dc:title>i2doku-cz:200-nastaveni:100-nastaveni-i2:100-pomocne-programy:start</dc:title>
  </office:meta>
</office:document-meta>
</file>