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<text:bookmark text:name="mantis:start"/>Podkategorie:</text:p>
      <text:p text:style-name="Text_20_body">Není žádná podkategorie.</text:p>
      <text:line-break/>
      <text:p text:style-name="Text_20_body">Stránky v této kategorii:</text:p>
      <text:p text:style-name="Text_20_body">Žádné stránky v této kategorii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0::48:32</meta:creation-date>
    <dc:creator>Generated</dc:creator>
    <dc:date>2026-08-16T00::48:32</dc:date>
    <dc:language>en-US</dc:language>
    <meta:editing-cycles>1</meta:editing-cycles>
    <meta:editing-duration>PT0S</meta:editing-duration>
    <dc:title>mantis:start</dc:title>
  </office:meta>
</office:document-meta>
</file>