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:dnpay:instalace:start"/><text:bookmark-start text:name="__RefHeading___postup_instalace_nove_verze_pos_pro_dnpay_1"/><text:bookmark-start text:name="postup_instalace_nove_verze_pos_pro_dnpay"/>Postup instalace nové verze POS pro DNPay<text:bookmark-end text:name="__RefHeading___postup_instalace_nove_verze_pos_pro_dnpay_1"/><text:bookmark-end text:name="postup_instalace_nove_verze_pos_pro_dnpay"/></text:h>
      <text:p text:style-name="Text_20_body">Update vyprázdní databáze na pokladně. Všechny historické data z pokladny se ztratí, zůstanou ale v i/2. Je třeba zabezpečit, že se všechny data přenesly správně do i/2 aby nedošlo k jejich ztrátě. V případě problémů může být možné data dohrát dodatečně ručně, kontaktujte nás prosím.</text:p>
      <text:h text:style-name="Heading_20_2" text:outline-level="2"><text:bookmark-start text:name="__RefHeading___vecer_pred_instalaci_2"/><text:bookmark-start text:name="vecer_pred_instalaci"/>Večer před instalací:<text:bookmark-end text:name="__RefHeading___vecer_pred_instalaci_2"/><text:bookmark-end text:name="vecer_pred_instalaci"/></text:h>
      <text:list text:style-name="List_20_1" text:continue-numbering="false">
        <text:list-item>
          <text:p text:style-name="List_20_1_Content_First"> při závěrce dne odvést všechnu hotovost.</text:p>
          <text:list text:style-name="List_20_1">
            <text:list-item>
              <text:p text:style-name="List_20_1_Content"> Například odvést tržbu, pak ze závěrky odejít a odvést ještě limit přes Příjmy-Výdaje, pak provést závěrku s tím, že je „Má být“ = 0</text:p>
            </text:list-item>
          </text:list>
        </text:list-item>
        <text:list-item>
          <text:p text:style-name="List_20_1_Content"> ověřit v i/2, že se všechny data z pokladny načetly do i/2 pomocí <text:a xlink:type="simple" xlink:href="https://wiki.data-norms.cz/doku.php?id=i2doku-cz:060-sklad:070-pos-integrace:010-nacist:050-analyza-zaverky:start" text:style-name="Internet_20_link" text:visited-style-name="Visited_20_Internet_20_Link">050-analyza-zaverky</text:a></text:p>
        </text:list-item>
        <text:list-item>
          <text:p text:style-name="List_20_1_Content"> povolit update</text:p>
        </text:list-item>
        <text:list-item>
          <text:p text:style-name="List_20_1_Content"> nastavit novou verzi rozhranní</text:p>
        </text:list-item>
        <text:list-item>
          <text:p text:style-name="List_20_1_Content_Last"> exportovat pro pokladnu „číselníky“ aby pokladna dostala informace, že má update provést</text:p>
        </text:list-item>
      </text:list>
      <text:h text:style-name="Heading_20_2" text:outline-level="2"><text:bookmark-start text:name="__RefHeading___prvni_den_3"/><text:bookmark-start text:name="prvni_den"/>První den<text:bookmark-end text:name="__RefHeading___prvni_den_3"/><text:bookmark-end text:name="prvni_den"/></text:h>
      <text:list text:style-name="List_20_1" text:continue-numbering="false">
        <text:list-item>
          <text:p text:style-name="List_20_1_Content_First"> při spuštění pokladny je (po přihlášení heslem) třeba vložit do pokladny finanční hotovost (limit)</text:p>
        </text:list-item>
        <text:list-item>
          <text:p text:style-name="List_20_1_Content"> technik od banky udělá osobní návštěvu a instaluje terminál / změní nastavení terminálu</text:p>
        </text:list-item>
        <text:list-item>
          <text:p text:style-name="List_20_1_Content_Last"> Dokud technik nepřijde, bude POS hlásit, že EFT terminál není dostupný, ale je možné prodáva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32:40</meta:creation-date>
    <dc:creator>Generated</dc:creator>
    <dc:date>2026-08-17T07::32:40</dc:date>
    <dc:language>en-US</dc:language>
    <meta:editing-cycles>1</meta:editing-cycles>
    <meta:editing-duration>PT0S</meta:editing-duration>
    <dc:title>pos:dnpay:instalace:start</dc:title>
  </office:meta>
</office:document-meta>
</file>