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rt:obecne-info-pro-zakazniky:jak-hlasit-problemy"/>K zefektivnění podpory DATA-NORMS jsme si dovolili sepsali krátký seznam jak efektivně hlásit problémy:</text:p>
      <text:h text:style-name="Heading_20_2" text:outline-level="2"><text:bookmark-start text:name="__RefHeading___jak_spravne_hlasit_problemy_1"/><text:bookmark-start text:name="jak_spravne_hlasit_problemy"/>Jak správně hlásit problémy<text:bookmark-end text:name="__RefHeading___jak_spravne_hlasit_problemy_1"/><text:bookmark-end text:name="jak_spravne_hlasit_problemy"/></text:h>
      <text:p text:style-name="Text_20_body">Pokud někdy stane, že Vaše hlášení nemají dostatečnou informační hodnotu, musíme vždy zavolat zpět a ptát se na detaily. Kvůli tomu prosíme psát aspoň určité minimum informací:</text:p>
      <text:p text:style-name="Text_20_body"><text:span text:style-name="Strong_20_Emphasis">Předmět e-mailu</text:span>:
Předmět by měl nejlépe obsahovat <text:span text:style-name="Strong_20_Emphasis">chyba + kdy se vyskytuje</text:span>, například „i2 spadne při tisku FD“, „chyba při zavření Outlooku“
E-maily které nemají předmět, ihned vyvolají dotaz z naší strany na specifikaci problému. Vymyšlení rozumného předmětu může trvat jen 30 vteřin, které oběma stranám ušetří 15 minut práce, tak jako tak nám budete muset nakonec sdělit, kde je problém, jinak to nemůžeme řešit. E-maily bez smysluplného textu nemůžeme archivovat, protože je už nikdy nedokážeme najít.</text:p>
      <text:p text:style-name="Text_20_body"><text:span text:style-name="Strong_20_Emphasis">Tělo e-mailu</text:span>:
obrázky jsou dobré, nejlepší je, když je na nich vidět chyba. Nesmí ale chybět <text:span text:style-name="Strong_20_Emphasis">informace, jaká akce vede k vyvolání chyby</text:span>. Příklad: chyba přijde po stisku ALT+F10 nebo po kliknutí tam a tam. Když přijde e-mail s dostatkem informací, můžeme si chybu sami u nás vyzkoušet, případně rovnou opravit.</text:p>
      <text:p text:style-name="Text_20_body">Pokud je možné vyvolat rozšířené chybové hlášení, například tlačítkem Nápověda, prosíme ji také přiložit.</text:p>
      <text:p text:style-name="Text_20_body">Děkuji Vám za Vaši pomoc, které přispěje k vyřešení problémů.</text:p>
      <text:h text:style-name="Heading_20_2" text:outline-level="2"><text:bookmark-start text:name="__RefHeading___kontakt_na_data-norms_hotline_2"/><text:bookmark-start text:name="kontakt_na_data-norms_hotline"/>Kontakt na DATA-NORMS hotline<text:bookmark-end text:name="__RefHeading___kontakt_na_data-norms_hotline_2"/><text:bookmark-end text:name="kontakt_na_data-norms_hotline"/></text:h>
      <text:p text:style-name="Text_20_body">tel.: +420 384 377 722
e-mail: i2support@data-norms.c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8::53:59</meta:creation-date>
    <dc:creator>Generated</dc:creator>
    <dc:date>2026-08-15T08::53:59</dc:date>
    <dc:language>en-US</dc:language>
    <meta:editing-cycles>1</meta:editing-cycles>
    <meta:editing-duration>PT0S</meta:editing-duration>
    <dc:title>start:obecne-info-pro-zakazniky:jak-hlasit-problemy</dc:title>
  </office:meta>
</office:document-meta>
</file>