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vitame_vas_1"/><text:bookmark-start text:name="vitame_vas"/>Vítáme Vás<text:bookmark-end text:name="__RefHeading___vitame_vas_1"/><text:bookmark-end text:name="vitame_vas"/></text:h>
      <text:p text:style-name="Text_20_body">Vítáme Vás ve Wiki systému firmy DATA-NORMS</text:p>
      <text:list text:style-name="List_20_1" text:continue-numbering="false">
        <text:list-item>
          <text:p text:style-name="List_20_1_Content_First"> <text:a xlink:type="simple" xlink:href="https://wiki.data-norms.cz/doku.php?id=i2doku-cz:start" text:style-name="Internet_20_link" text:visited-style-name="Visited_20_Internet_20_Link">i2doku-cz</text:a></text:p>
        </text:list-item>
        <text:list-item>
          <text:p text:style-name="List_20_1_Content_Last"> <text:a xlink:type="simple" xlink:href="https://wiki.data-norms.cz/doku.php?id=start:obecne-info-pro-zakazniky:jak-hlasit-problemy" text:style-name="Internet_20_link" text:visited-style-name="Visited_20_Internet_20_Link">Jak hlásit problémy</text:a></text:p>
        </text:list-item>
      </text:list>
      <text:p text:style-name="Text_20_body">
<text:line-break/>Vaše povolené projekty:</text:p>
      <text:p text:style-name="Text_20_body">Není žádná podkategorie.</text:p>
      <text:line-break/>
      <text:line-break/>
      <text:p text:style-name="Text_20_body">MyOrg</text:p>
      <text:p text:style-name="Text_20_body">Není žádná podkategorie.</text:p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7::59:12</meta:creation-date>
    <dc:creator>Generated</dc:creator>
    <dc:date>2026-08-15T07::59:12</dc:date>
    <dc:language>en-US</dc:language>
    <meta:editing-cycles>1</meta:editing-cycles>
    <meta:editing-duration>PT0S</meta:editing-duration>
    <dc:title>start</dc:title>
  </office:meta>
</office:document-meta>
</file>