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implementace_comstar"/><text:bookmark-start text:name="__RefHeading___implementace_comstar_1"/><text:bookmark-start text:name="implementace_comstar"/>implementace comstar<text:bookmark-end text:name="__RefHeading___implementace_comstar_1"/><text:bookmark-end text:name="implementace_comstar"/></text:h>
      <text:list text:style-name="List_20_1" text:continue-numbering="false">
        <text:list-item>
          <text:p text:style-name="List_20_1_Content_First"> <text:a xlink:type="simple" xlink:href="https://wiki.data-norms.cz/doku.php?id=i2:implementace:comstar:start" text:style-name="Internet_20_link" text:visited-style-name="Visited_20_Internet_20_Link">comstar</text:a></text:p>
        </text:list-item>
        <text:list-item>
          <text:p text:style-name="List_20_1_Content"> <text:a xlink:type="simple" xlink:href="https://wiki.data-norms.cz/doku.php?id=i2:implementace:comstar:nastaveni-ciselniku:start" text:style-name="Internet_20_link" text:visited-style-name="Visited_20_Internet_20_Link">nastaveni-ciselniku</text:a></text:p>
        </text:list-item>
        <text:list-item>
          <text:p text:style-name="List_20_1_Content"> <text:a xlink:type="simple" xlink:href="https://wiki.data-norms.cz/doku.php?id=i2:implementace:comstar:nastaveni-ucetnictvi" text:style-name="Internet_20_link" text:visited-style-name="Visited_20_Internet_20_Link">nastaveni-ucetnictvi</text:a></text:p>
        </text:list-item>
        <text:list-item>
          <text:p text:style-name="List_20_1_Content"> <text:a xlink:type="simple" xlink:href="https://wiki.data-norms.cz/doku.php?id=i2:implementace:comstar:import_dl:start" text:style-name="Internet_20_link" text:visited-style-name="Visited_20_Internet_20_Link">import_dl</text:a></text:p>
        </text:list-item>
        <text:list-item>
          <text:p text:style-name="List_20_1_Content"> <text:a xlink:type="simple" xlink:href="https://wiki.data-norms.cz/doku.php?id=i2:implementace:comstar:import_faktur:start" text:style-name="Internet_20_link" text:visited-style-name="Visited_20_Internet_20_Link">import_faktur</text:a></text:p>
        </text:list-item>
        <text:list-item>
          <text:p text:style-name="List_20_1_Content"> <text:a xlink:type="simple" xlink:href="https://wiki.data-norms.cz/doku.php?id=i2:implementace:comstar:import_faktur:nastaveni:start" text:style-name="Internet_20_link" text:visited-style-name="Visited_20_Internet_20_Link">nastaveni</text:a></text:p>
        </text:list-item>
        <text:list-item>
          <text:p text:style-name="List_20_1_Content_Last"> <text:a xlink:type="simple" xlink:href="https://wiki.data-norms.cz/doku.php?id=i2:implementace:comstar:export_ob_vr:start" text:style-name="Internet_20_link" text:visited-style-name="Visited_20_Internet_20_Link">export_ob_v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00:24</meta:creation-date>
    <dc:creator>Generated</dc:creator>
    <dc:date>2026-08-15T08::00:24</dc:date>
    <dc:language>en-US</dc:language>
    <meta:editing-cycles>1</meta:editing-cycles>
    <meta:editing-duration>PT0S</meta:editing-duration>
    <dc:title>wiki:ebook:implementace_comstar</dc:title>
  </office:meta>
</office:document-meta>
</file>