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opis_implementace_erp_i_2_pekarstvi_makovec"/><text:bookmark-start text:name="__RefHeading___popis_implementace_erp_i_2_pekarstvi_makovec_1"/><text:bookmark-start text:name="popis_implementace_erp_i_2_pekarstvi_makovec"/>Popis implementace ERP i/2 pekarství Makovec<text:bookmark-end text:name="__RefHeading___popis_implementace_erp_i_2_pekarstvi_makovec_1"/><text:bookmark-end text:name="popis_implementace_erp_i_2_pekarstvi_makovec"/></text:h>
      <text:list text:style-name="List_20_1" text:continue-numbering="false">
        <text:list-item>
          <text:p text:style-name="List_20_1_Content_First"> <text:a xlink:type="simple" xlink:href="https://wiki.data-norms.cz/doku.php?id=mantis:pma:implementace_erp:start" text:style-name="Internet_20_link" text:visited-style-name="Visited_20_Internet_20_Link">implementace_erp</text:a></text:p>
        </text:list-item>
        <text:list-item>
          <text:p text:style-name="List_20_1_Content"> <text:a xlink:type="simple" xlink:href="https://wiki.data-norms.cz/doku.php?id=mantis:pma:implementace_erp:prijem-zbozi:start" text:style-name="Internet_20_link" text:visited-style-name="Visited_20_Internet_20_Link">prijem-zbozi</text:a></text:p>
        </text:list-item>
        <text:list-item>
          <text:p text:style-name="List_20_1_Content"> <text:a xlink:type="simple" xlink:href="https://wiki.data-norms.cz/doku.php?id=mantis:pma:implementace_erp:vychystani:start" text:style-name="Internet_20_link" text:visited-style-name="Visited_20_Internet_20_Link">vychystani</text:a></text:p>
        </text:list-item>
        <text:list-item>
          <text:p text:style-name="List_20_1_Content"> <text:a xlink:type="simple" xlink:href="https://wiki.data-norms.cz/doku.php?id=mantis:pma:implementace_erp:vyroba:start" text:style-name="Internet_20_link" text:visited-style-name="Visited_20_Internet_20_Link">vyroba</text:a></text:p>
        </text:list-item>
        <text:list-item>
          <text:p text:style-name="List_20_1_Content"> <text:a xlink:type="simple" xlink:href="https://wiki.data-norms.cz/doku.php?id=mantis:pma:implementace_erp:zakazky:start" text:style-name="Internet_20_link" text:visited-style-name="Visited_20_Internet_20_Link">zakazky</text:a></text:p>
        </text:list-item>
        <text:list-item>
          <text:p text:style-name="List_20_1_Content"> <text:a xlink:type="simple" xlink:href="https://wiki.data-norms.cz/doku.php?id=mantis:pma:implementace_erp:100-kalkulace:start" text:style-name="Internet_20_link" text:visited-style-name="Visited_20_Internet_20_Link">100-kalkulace</text:a></text:p>
        </text:list-item>
        <text:list-item>
          <text:p text:style-name="List_20_1_Content_Last"> <text:a xlink:type="simple" xlink:href="https://wiki.data-norms.cz/doku.php?id=mantis:pma:implementace_erp:jizdy:start" text:style-name="Internet_20_link" text:visited-style-name="Visited_20_Internet_20_Link">jizd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7:37</meta:creation-date>
    <dc:creator>Generated</dc:creator>
    <dc:date>2026-08-15T12::07:37</dc:date>
    <dc:language>en-US</dc:language>
    <meta:editing-cycles>1</meta:editing-cycles>
    <meta:editing-duration>PT0S</meta:editing-duration>
    <dc:title>wiki:ebook:popis_implementace_erp_i_2_pekarstvi_makovec</dc:title>
  </office:meta>
</office:document-meta>
</file>