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ebook:popis_projektu_pekarna_kabat_verze_1.0"/><text:bookmark-start text:name="__RefHeading___popis_projektu_pekarna_kabat_verze_1.0_1"/><text:bookmark-start text:name="popis_projektu_pekarna_kabat_verze_1.0"/>Popis projektu Pekárna Kabát verze 1.0<text:bookmark-end text:name="__RefHeading___popis_projektu_pekarna_kabat_verze_1.0_1"/><text:bookmark-end text:name="popis_projektu_pekarna_kabat_verze_1.0"/></text:h>
      <text:list text:style-name="List_20_1" text:continue-numbering="false">
        <text:list-item>
          <text:p text:style-name="List_20_1_Content_First"> <text:a xlink:type="simple" xlink:href="https://wiki.data-norms.cz/doku.php?id=mantis:pka:projekt1:obchodni_planovani" text:style-name="Internet_20_link" text:visited-style-name="Visited_20_Internet_20_Link">obchodni_planovani</text:a></text:p>
        </text:list-item>
        <text:list-item>
          <text:p text:style-name="List_20_1_Content"> <text:a xlink:type="simple" xlink:href="https://wiki.data-norms.cz/doku.php?id=mantis:pka:projekt1:sklad" text:style-name="Internet_20_link" text:visited-style-name="Visited_20_Internet_20_Link">sklad</text:a></text:p>
        </text:list-item>
        <text:list-item>
          <text:p text:style-name="List_20_1_Content"> <text:a xlink:type="simple" xlink:href="https://wiki.data-norms.cz/doku.php?id=mantis:pka:projekt1:vyroba" text:style-name="Internet_20_link" text:visited-style-name="Visited_20_Internet_20_Link">vyroba</text:a></text:p>
        </text:list-item>
        <text:list-item>
          <text:p text:style-name="List_20_1_Content"> <text:a xlink:type="simple" xlink:href="https://wiki.data-norms.cz/doku.php?id=mantis:pka:projekt1:doprava_logistika" text:style-name="Internet_20_link" text:visited-style-name="Visited_20_Internet_20_Link">doprava_logistika</text:a></text:p>
        </text:list-item>
        <text:list-item>
          <text:p text:style-name="List_20_1_Content"> <text:a xlink:type="simple" xlink:href="https://wiki.data-norms.cz/doku.php?id=mantis:pka:projekt1:forecasting_predikce" text:style-name="Internet_20_link" text:visited-style-name="Visited_20_Internet_20_Link">forecasting_predikce</text:a></text:p>
        </text:list-item>
        <text:list-item>
          <text:p text:style-name="List_20_1_Content"> <text:a xlink:type="simple" xlink:href="https://wiki.data-norms.cz/doku.php?id=mantis:pka:projekt1:crm" text:style-name="Internet_20_link" text:visited-style-name="Visited_20_Internet_20_Link">crm</text:a></text:p>
        </text:list-item>
        <text:list-item>
          <text:p text:style-name="List_20_1_Content"> <text:a xlink:type="simple" xlink:href="https://wiki.data-norms.cz/doku.php?id=mantis:pka:projekt1:sales_force_management" text:style-name="Internet_20_link" text:visited-style-name="Visited_20_Internet_20_Link">sales_force_management</text:a></text:p>
        </text:list-item>
        <text:list-item>
          <text:p text:style-name="List_20_1_Content"> <text:a xlink:type="simple" xlink:href="https://wiki.data-norms.cz/doku.php?id=mantis:pka:projekt1:zakaznicky_servis" text:style-name="Internet_20_link" text:visited-style-name="Visited_20_Internet_20_Link">zakaznicky_servis</text:a></text:p>
        </text:list-item>
        <text:list-item>
          <text:p text:style-name="List_20_1_Content"> <text:a xlink:type="simple" xlink:href="https://wiki.data-norms.cz/doku.php?id=mantis:pka:projekt1:vernostni_program" text:style-name="Internet_20_link" text:visited-style-name="Visited_20_Internet_20_Link">vernostni_program</text:a></text:p>
        </text:list-item>
        <text:list-item>
          <text:p text:style-name="List_20_1_Content"> <text:a xlink:type="simple" xlink:href="https://wiki.data-norms.cz/doku.php?id=mantis:pka:projekt1:kontaktni_centrum" text:style-name="Internet_20_link" text:visited-style-name="Visited_20_Internet_20_Link">kontaktni_centrum</text:a></text:p>
        </text:list-item>
        <text:list-item>
          <text:p text:style-name="List_20_1_Content"> <text:a xlink:type="simple" xlink:href="https://wiki.data-norms.cz/doku.php?id=mantis:pka:projekt1:stavajici_web" text:style-name="Internet_20_link" text:visited-style-name="Visited_20_Internet_20_Link">stavajici_web</text:a></text:p>
        </text:list-item>
        <text:list-item>
          <text:p text:style-name="List_20_1_Content"> <text:a xlink:type="simple" xlink:href="https://wiki.data-norms.cz/doku.php?id=mantis:pka:projekt1:ucetni_a_mzdovy_system" text:style-name="Internet_20_link" text:visited-style-name="Visited_20_Internet_20_Link">ucetni_a_mzdovy_system</text:a></text:p>
        </text:list-item>
        <text:list-item>
          <text:p text:style-name="List_20_1_Content"> <text:a xlink:type="simple" xlink:href="https://wiki.data-norms.cz/doku.php?id=mantis:pka:projekt1:personalistika" text:style-name="Internet_20_link" text:visited-style-name="Visited_20_Internet_20_Link">personalistika</text:a></text:p>
        </text:list-item>
        <text:list-item>
          <text:p text:style-name="List_20_1_Content"> <text:a xlink:type="simple" xlink:href="https://wiki.data-norms.cz/doku.php?id=mantis:pka:projekt1:dochazkovy_system" text:style-name="Internet_20_link" text:visited-style-name="Visited_20_Internet_20_Link">dochazkovy_system</text:a></text:p>
        </text:list-item>
        <text:list-item>
          <text:p text:style-name="List_20_1_Content"> <text:a xlink:type="simple" xlink:href="https://wiki.data-norms.cz/doku.php?id=mantis:pka:projekt1:manazerske_ucetnictvi" text:style-name="Internet_20_link" text:visited-style-name="Visited_20_Internet_20_Link">manazerske_ucetnictvi</text:a></text:p>
        </text:list-item>
        <text:list-item>
          <text:p text:style-name="List_20_1_Content"> <text:a xlink:type="simple" xlink:href="https://wiki.data-norms.cz/doku.php?id=mantis:pka:projekt1:manazersky_informacni_system_analyticke_a_reportingove_sluzby" text:style-name="Internet_20_link" text:visited-style-name="Visited_20_Internet_20_Link">manazersky_informacni_system_analyticke_a_reportingove_sluzby</text:a></text:p>
        </text:list-item>
        <text:list-item>
          <text:p text:style-name="List_20_1_Content"> <text:a xlink:type="simple" xlink:href="https://wiki.data-norms.cz/doku.php?id=mantis:pka:projekt1:datova_rozhrani" text:style-name="Internet_20_link" text:visited-style-name="Visited_20_Internet_20_Link">datova_rozhrani</text:a></text:p>
        </text:list-item>
        <text:list-item>
          <text:p text:style-name="List_20_1_Content"> <text:a xlink:type="simple" xlink:href="https://wiki.data-norms.cz/doku.php?id=mantis:pka:projekt1:zasitovani_telekomunikace" text:style-name="Internet_20_link" text:visited-style-name="Visited_20_Internet_20_Link">zasitovani_telekomunikace</text:a></text:p>
        </text:list-item>
        <text:list-item>
          <text:p text:style-name="List_20_1_Content"> <text:a xlink:type="simple" xlink:href="https://wiki.data-norms.cz/doku.php?id=mantis:pka:projekt1:provoz_hosting" text:style-name="Internet_20_link" text:visited-style-name="Visited_20_Internet_20_Link">provoz_hosting</text:a></text:p>
        </text:list-item>
        <text:list-item>
          <text:p text:style-name="List_20_1_Content"> <text:a xlink:type="simple" xlink:href="https://wiki.data-norms.cz/doku.php?id=mantis:pka:projekt1:bezpecnost" text:style-name="Internet_20_link" text:visited-style-name="Visited_20_Internet_20_Link">bezpecnost</text:a></text:p>
        </text:list-item>
        <text:list-item>
          <text:p text:style-name="List_20_1_Content"> <text:a xlink:type="simple" xlink:href="https://wiki.data-norms.cz/doku.php?id=mantis:pka:projekt1:platby_pohledavek" text:style-name="Internet_20_link" text:visited-style-name="Visited_20_Internet_20_Link">platby_pohledavek</text:a></text:p>
        </text:list-item>
        <text:list-item>
          <text:p text:style-name="List_20_1_Content"> <text:a xlink:type="simple" xlink:href="https://wiki.data-norms.cz/doku.php?id=mantis:pka:projekt1:dokument_management_system" text:style-name="Internet_20_link" text:visited-style-name="Visited_20_Internet_20_Link">dokument_management_system</text:a></text:p>
        </text:list-item>
        <text:list-item>
          <text:p text:style-name="List_20_1_Content"> <text:a xlink:type="simple" xlink:href="https://wiki.data-norms.cz/doku.php?id=mantis:pka:projekt1:projektove_rizeni" text:style-name="Internet_20_link" text:visited-style-name="Visited_20_Internet_20_Link">projektove_rizeni</text:a></text:p>
        </text:list-item>
        <text:list-item>
          <text:p text:style-name="List_20_1_Content"> <text:a xlink:type="simple" xlink:href="https://wiki.data-norms.cz/doku.php?id=mantis:pka:projekt1:ukoly" text:style-name="Internet_20_link" text:visited-style-name="Visited_20_Internet_20_Link">ukoly</text:a></text:p>
        </text:list-item>
        <text:list-item>
          <text:p text:style-name="List_20_1_Content"> <text:a xlink:type="simple" xlink:href="https://wiki.data-norms.cz/doku.php?id=mantis:pka:projekt1:pokladni_system" text:style-name="Internet_20_link" text:visited-style-name="Visited_20_Internet_20_Link">pokladni_system</text:a></text:p>
        </text:list-item>
        <text:list-item>
          <text:p text:style-name="List_20_1_Content"> <text:a xlink:type="simple" xlink:href="https://wiki.data-norms.cz/doku.php?id=mantis:pka:projekt1:virtualni_sklad_pro_e-shop" text:style-name="Internet_20_link" text:visited-style-name="Visited_20_Internet_20_Link">virtualni_sklad_pro_e-shop</text:a></text:p>
        </text:list-item>
        <text:list-item>
          <text:p text:style-name="List_20_1_Content"> <text:a xlink:type="simple" xlink:href="https://wiki.data-norms.cz/doku.php?id=mantis:pka:projekt1:mezisklady" text:style-name="Internet_20_link" text:visited-style-name="Visited_20_Internet_20_Link">mezisklady</text:a></text:p>
        </text:list-item>
        <text:list-item>
          <text:p text:style-name="List_20_1_Content"> <text:a xlink:type="simple" xlink:href="https://wiki.data-norms.cz/doku.php?id=mantis:pka:projekt1:objednavky" text:style-name="Internet_20_link" text:visited-style-name="Visited_20_Internet_20_Link">objednavky</text:a></text:p>
        </text:list-item>
        <text:list-item>
          <text:p text:style-name="List_20_1_Content"> <text:a xlink:type="simple" xlink:href="https://wiki.data-norms.cz/doku.php?id=mantis:pka:projekt1:kompletace" text:style-name="Internet_20_link" text:visited-style-name="Visited_20_Internet_20_Link">kompletace</text:a></text:p>
        </text:list-item>
        <text:list-item>
          <text:p text:style-name="List_20_1_Content"> <text:a xlink:type="simple" xlink:href="https://wiki.data-norms.cz/doku.php?id=mantis:pka:projekt1:expedice" text:style-name="Internet_20_link" text:visited-style-name="Visited_20_Internet_20_Link">expedice</text:a></text:p>
        </text:list-item>
        <text:list-item>
          <text:p text:style-name="List_20_1_Content"> <text:a xlink:type="simple" xlink:href="https://wiki.data-norms.cz/doku.php?id=mantis:pka:projekt1:zavoz_dodavka" text:style-name="Internet_20_link" text:visited-style-name="Visited_20_Internet_20_Link">zavoz_dodavka</text:a></text:p>
        </text:list-item>
        <text:list-item>
          <text:p text:style-name="List_20_1_Content"> <text:a xlink:type="simple" xlink:href="https://wiki.data-norms.cz/doku.php?id=mantis:pka:projekt1:reverzni_logistika" text:style-name="Internet_20_link" text:visited-style-name="Visited_20_Internet_20_Link">reverzni_logistika</text:a></text:p>
        </text:list-item>
        <text:list-item>
          <text:p text:style-name="List_20_1_Content"> <text:a xlink:type="simple" xlink:href="https://wiki.data-norms.cz/doku.php?id=mantis:pka:projekt1:prodej" text:style-name="Internet_20_link" text:visited-style-name="Visited_20_Internet_20_Link">prodej</text:a></text:p>
        </text:list-item>
        <text:list-item>
          <text:p text:style-name="List_20_1_Content"> <text:a xlink:type="simple" xlink:href="https://wiki.data-norms.cz/doku.php?id=mantis:pka:projekt1:telefonicky_prodej" text:style-name="Internet_20_link" text:visited-style-name="Visited_20_Internet_20_Link">telefonicky_prodej</text:a></text:p>
        </text:list-item>
        <text:list-item>
          <text:p text:style-name="List_20_1_Content"> <text:a xlink:type="simple" xlink:href="https://wiki.data-norms.cz/doku.php?id=mantis:pka:projekt1:osobni_prodej" text:style-name="Internet_20_link" text:visited-style-name="Visited_20_Internet_20_Link">osobni_prodej</text:a></text:p>
        </text:list-item>
        <text:list-item>
          <text:p text:style-name="List_20_1_Content"> <text:a xlink:type="simple" xlink:href="https://wiki.data-norms.cz/doku.php?id=mantis:pka:projekt1:podminky_zvyhodneni" text:style-name="Internet_20_link" text:visited-style-name="Visited_20_Internet_20_Link">podminky_zvyhodneni</text:a></text:p>
        </text:list-item>
        <text:list-item>
          <text:p text:style-name="List_20_1_Content"> <text:a xlink:type="simple" xlink:href="https://wiki.data-norms.cz/doku.php?id=mantis:pka:projekt1:dodejky_potvrzeni_o_doruceni" text:style-name="Internet_20_link" text:visited-style-name="Visited_20_Internet_20_Link">dodejky_potvrzeni_o_doruceni</text:a></text:p>
        </text:list-item>
        <text:list-item>
          <text:p text:style-name="List_20_1_Content"> <text:a xlink:type="simple" xlink:href="https://wiki.data-norms.cz/doku.php?id=mantis:pka:projekt1:ucetni_doklady" text:style-name="Internet_20_link" text:visited-style-name="Visited_20_Internet_20_Link">ucetni_doklady</text:a></text:p>
        </text:list-item>
        <text:list-item>
          <text:p text:style-name="List_20_1_Content"> <text:a xlink:type="simple" xlink:href="https://wiki.data-norms.cz/doku.php?id=mantis:pka:projekt1:platby" text:style-name="Internet_20_link" text:visited-style-name="Visited_20_Internet_20_Link">platby</text:a></text:p>
        </text:list-item>
        <text:list-item>
          <text:p text:style-name="List_20_1_Content"> <text:a xlink:type="simple" xlink:href="https://wiki.data-norms.cz/doku.php?id=mantis:pka:projekt1:storno" text:style-name="Internet_20_link" text:visited-style-name="Visited_20_Internet_20_Link">storno</text:a></text:p>
        </text:list-item>
        <text:list-item>
          <text:p text:style-name="List_20_1_Content"> <text:a xlink:type="simple" xlink:href="https://wiki.data-norms.cz/doku.php?id=mantis:pka:projekt1:reklamace" text:style-name="Internet_20_link" text:visited-style-name="Visited_20_Internet_20_Link">reklamace</text:a></text:p>
        </text:list-item>
        <text:list-item>
          <text:p text:style-name="List_20_1_Content"> <text:a xlink:type="simple" xlink:href="https://wiki.data-norms.cz/doku.php?id=mantis:pka:projekt1:e-shop_zakaznicky_servis" text:style-name="Internet_20_link" text:visited-style-name="Visited_20_Internet_20_Link">e-shop_zakaznicky_servis</text:a></text:p>
        </text:list-item>
        <text:list-item>
          <text:p text:style-name="List_20_1_Content"> <text:a xlink:type="simple" xlink:href="https://wiki.data-norms.cz/doku.php?id=mantis:pka:projekt1:nastaveni_a_rizeni_workflow" text:style-name="Internet_20_link" text:visited-style-name="Visited_20_Internet_20_Link">nastaveni_a_rizeni_workflow</text:a></text:p>
        </text:list-item>
        <text:list-item>
          <text:p text:style-name="List_20_1_Content"> <text:a xlink:type="simple" xlink:href="https://wiki.data-norms.cz/doku.php?id=mantis:pka:projekt1:edi" text:style-name="Internet_20_link" text:visited-style-name="Visited_20_Internet_20_Link">edi</text:a></text:p>
        </text:list-item>
        <text:list-item>
          <text:p text:style-name="List_20_1_Content"> <text:a xlink:type="simple" xlink:href="https://wiki.data-norms.cz/doku.php?id=mantis:pka:projekt1:planogramy" text:style-name="Internet_20_link" text:visited-style-name="Visited_20_Internet_20_Link">planogramy</text:a></text:p>
        </text:list-item>
        <text:list-item>
          <text:p text:style-name="List_20_1_Content_Last"> <text:a xlink:type="simple" xlink:href="https://wiki.data-norms.cz/doku.php?id=mantis:pka:projekt1:mobilni_aplikace_pro_koncove_zakazniky" text:style-name="Internet_20_link" text:visited-style-name="Visited_20_Internet_20_Link">mobilni_aplikace_pro_koncove_zakazniky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08::15:09</meta:creation-date>
    <dc:creator>Generated</dc:creator>
    <dc:date>2026-08-18T08::15:09</dc:date>
    <dc:language>en-US</dc:language>
    <meta:editing-cycles>1</meta:editing-cycles>
    <meta:editing-duration>PT0S</meta:editing-duration>
    <dc:title>wiki:ebook:popis_projektu_pekarna_kabat_verze_1.0</dc:title>
  </office:meta>
</office:document-meta>
</file>