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porovnani_i_2pos_s_money_prodejnou_sql"/><text:bookmark-start text:name="__RefHeading___porovnani_i_2pos_s_money_prodejnou_sql_1"/><text:bookmark-start text:name="porovnani_i_2pos_s_money_prodejnou_sql"/>Porovnání i/2POS s Money prodejnou SQL<text:bookmark-end text:name="__RefHeading___porovnani_i_2pos_s_money_prodejnou_sql_1"/><text:bookmark-end text:name="porovnani_i_2pos_s_money_prodejnou_sql"/></text:h>
      <text:list text:style-name="List_20_1" text:continue-numbering="false">
        <text:list-item>
          <text:p text:style-name="LastListParagraph_List_20_1_Content_First"> <text:a xlink:type="simple" xlink:href="https://wiki.data-norms.cz/doku.php?id=mantis:data-norms:marketing:pos:i2pos-money" text:style-name="Internet_20_link" text:visited-style-name="Visited_20_Internet_20_Link">i2pos-money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8::03:12</meta:creation-date>
    <dc:creator>Generated</dc:creator>
    <dc:date>2026-08-15T08::03:12</dc:date>
    <dc:language>en-US</dc:language>
    <meta:editing-cycles>1</meta:editing-cycles>
    <meta:editing-duration>PT0S</meta:editing-duration>
    <dc:title>wiki:ebook:porovnani_i_2pos_s_money_prodejnou_sql</dc:title>
  </office:meta>
</office:document-meta>
</file>